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replicatio"/><text:bookmark-start text:name="__RefHeading___replicatio-dokumentation_1"/><text:bookmark-start text:name="replicatio-dokumentation"/>Replicatio-Dokumentation<text:bookmark-end text:name="__RefHeading___replicatio-dokumentation_1"/><text:bookmark-end text:name="replicatio-dokumentation"/></text:h>
      <text:p text:style-name="Text_20_body">Replikationsstudien sind in den Geisteswissenschaften, insbesondere in den digital arbeitenden Geisteswissenschaften, bisher kein Bestandteil der wissenschaftlichen Qualitätskontrolle. In dem <text:a xlink:type="simple" xlink:href="http://replicatio.science/" text:style-name="Internet_20_link" text:visited-style-name="Visited_20_Internet_20_Link">Pilotprojekt **(Ir)reproducibility of Scientific Research in the Digital Humanities?**</text:a> soll paradigmatisch für alle textorientiert und digital arbeitenden Geisteswissenschaften die Grundlage für systematische Replikationsstudien als methodische Erweiterung zur klassischen Hermeneutik geschaffen werden.</text:p>
      <text:p text:style-name="Text_20_body">Das vorliegende Wiki, welches mittels der Open Source Software <text:a xlink:type="simple" xlink:href="https://www.dokuwiki.org/dokuwiki" text:style-name="Internet_20_link" text:visited-style-name="Visited_20_Internet_20_Link">DokuWik</text:a> gepflegt wird, dient der Projekt-Dokumentation, also dem Prozess, mit dessen Hilfe eine Sammlung von Schlüsseldokumenten erstellt, organisiert und verwaltet werden. Es ist in verschiedene Sektionen unterteilt, die in sogenannten <text:a xlink:type="simple" xlink:href="https://www.dokuwiki.org/de:namespaces" text:style-name="Internet_20_link" text:visited-style-name="Visited_20_Internet_20_Link">Namensräumen</text:a> organisiert werden. Auf der linken Seite kann über den Link Webseiten-Werkzeuge eine <text:a xlink:type="simple" xlink:href="http://replicatio.science/dokuwiki/doku.php/de/replicatio_do_index" text:style-name="Internet_20_link" text:visited-style-name="Visited_20_Internet_20_Link">Übersicht</text:a> über alle eingestellten Inhalte gelistet werden.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 text:display-levels="1">
        <style:list-level-properties text:min-label-distance="0.381cm"/>
      </text:outline-level-style>
      <text:outline-level-style text:level="2" style:num-format="1" text:display-levels="2">
        <style:list-level-properties text:min-label-distance="0.381cm"/>
      </text:outline-level-style>
      <text:outline-level-style text:level="3" style:num-format="1" text:display-levels="3">
        <style:list-level-properties text:min-label-distance="0.381cm"/>
      </text:outline-level-style>
      <text:outline-level-style text:level="4" style:num-format="1" text:display-levels="4">
        <style:list-level-properties text:min-label-distance="0.381cm"/>
      </text:outline-level-style>
      <text:outline-level-style text:level="5" style:num-format="1" text:display-levels="5">
        <style:list-level-properties text:min-label-distance="0.381cm"/>
      </text:outline-level-style>
      <text:outline-level-style text:level="6" style:num-format="1" text:display-levels="6">
        <style:list-level-properties text:min-label-distance="0.381cm"/>
      </text:outline-level-style>
      <text:outline-level-style text:level="7" style:num-format="1" text:display-levels="7">
        <style:list-level-properties text:min-label-distance="0.381cm"/>
      </text:outline-level-style>
      <text:outline-level-style text:level="8" style:num-format="1" text:display-levels="8">
        <style:list-level-properties text:min-label-distance="0.381cm"/>
      </text:outline-level-style>
      <text:outline-level-style text:level="9" style:num-format="1" text:display-levels="9">
        <style:list-level-properties text:min-label-distance="0.381cm"/>
      </text:outline-level-style>
      <text:outline-level-style text:level="10" style:num-format="1" text:display-levels="10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e:replicatio</dc:title>
  </office:meta>
</office:document-meta>
</file>