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443fca32b2f0e2a585a13f5f59ff15.png"/>
  <manifest:file-entry manifest:media-type="image/png" manifest:full-path="Pictures/c922b4b2e205899ae6f985f917637a34.png"/>
  <manifest:file-entry manifest:media-type="image/png" manifest:full-path="Pictures/c6f5942d606d4256f57b79eaea938366.png"/>
  <manifest:file-entry manifest:media-type="image/png" manifest:full-path="Pictures/775f100720636f4950852d37907b65d9.png"/>
  <manifest:file-entry manifest:media-type="image/png" manifest:full-path="Pictures/6faabc54182a718909a9e45553130a53.png"/>
  <manifest:file-entry manifest:media-type="image/png" manifest:full-path="Pictures/95e2b4aa8a552771a5d2e3719e9e6134.png"/>
  <manifest:file-entry manifest:media-type="image/png" manifest:full-path="Pictures/7945b4dd0410603ea5c93116c1ee7a5a.png"/>
  <manifest:file-entry manifest:media-type="image/png" manifest:full-path="Pictures/7a98ecc188fb186526ccc45a9c881fa1.png"/>
  <manifest:file-entry manifest:media-type="image/png" manifest:full-path="Pictures/20b21c9c00d383741115b0062a97c7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tyloahonline:handbuch"/><text:bookmark-start text:name="__RefHeading___stylo_ah_online_-_handbuch_1"/><text:bookmark-start text:name="stylo_ah_online_-_handbuch"/>stylo ah online - Handbuch<text:bookmark-end text:name="__RefHeading___stylo_ah_online_-_handbuch_1"/><text:bookmark-end text:name="stylo_ah_online_-_handbuch"/></text:h>
      <text:h text:style-name="Heading_20_2" text:outline-level="2"><text:bookmark-start text:name="__RefHeading___ursprungstylo_ah_online_-_stylo_ohne_installation_2"/><text:bookmark-start text:name="ursprungstylo_ah_online_-_stylo_ohne_installation"/>Ursprung:  stylo ah online - stylo ohne Installation<text:bookmark-end text:name="__RefHeading___ursprungstylo_ah_online_-_stylo_ohne_installation_2"/><text:bookmark-end text:name="ursprungstylo_ah_online_-_stylo_ohne_installation"/></text:h>
      <text:p text:style-name="Text_20_body">Im Rahmen unsere Lehrtätigkeit und unserer Forschungstätigkeit haben wir das R-Paket <text:span text:style-name="Strong_20_Emphasis">stylo</text:span> eingesetzt. Wir haben dieses mittels R und Python weiterentwickelt. Vornehmlich vier Dinge sind an der R Implementierung schwierig:</text:p>
      <text:list text:style-name="Numbering_20_1" text:continue-numbering="false">
        <text:list-item>
          <text:p text:style-name="Numbering_20_1_Content_First"> Die Möglichkeit zur Selbstdokumentation der Experimente ist gering.</text:p>
        </text:list-item>
        <text:list-item>
          <text:p text:style-name="Numbering_20_1_Content"> Die Interaktion zwischen Python und R ist problematisch.</text:p>
        </text:list-item>
        <text:list-item>
          <text:p text:style-name="Numbering_20_1_Content"> Die Möglichkeit eines einfachen Einsatzes von Multiprocessing ist fraglich.</text:p>
        </text:list-item>
        <text:list-item>
          <text:p text:style-name="Numbering_20_1_Content_Last"> Die Software ist teilweise schwierig zu installieren.</text:p>
        </text:list-item>
      </text:list>
      <text:p text:style-name="Text_20_body">Daher wollte wir die Funktionalität von <text:span text:style-name="Strong_20_Emphasis">stylo</text:span> nachempfinden; ohne Installation und mit erweiterten Dokumentations- und Vergleichsmöglichkeiten ausstatten.</text:p>
      <text:h text:style-name="Heading_20_2" text:outline-level="2"><text:bookmark-start text:name="__RefHeading___links_zum_thema_3"/><text:bookmark-start text:name="links_zum_thema"/>Links zum Thema<text:bookmark-end text:name="__RefHeading___links_zum_thema_3"/><text:bookmark-end text:name="links_zum_thema"/></text:h>
      <text:list text:style-name="Numbering_20_1" text:continue-numbering="false">
        <text:list-item>
          <text:p text:style-name="Numbering_20_1_Content_First"> <text:a xlink:type="simple" xlink:href="https://github.com/computationalstylistics/stylo" text:style-name="Internet_20_link" text:visited-style-name="Visited_20_Internet_20_Link"> stylo </text:a> das Original in R geschrieben.</text:p>
        </text:list-item>
        <text:list-item>
          <text:p text:style-name="Numbering_20_1_Content"> <text:a xlink:type="simple" xlink:href="https://github.com/ecomp-shONgit/styloAH" text:style-name="Internet_20_link" text:visited-style-name="Visited_20_Internet_20_Link"> stylo ah </text:a> die R / Python Kopie mit zusätzlichen Funktionen für klassische Texte.</text:p>
        </text:list-item>
        <text:list-item>
          <text:p text:style-name="Numbering_20_1_Content_Last"> <text:a xlink:type="simple" xlink:href="http://replicatio.science/~khk/styloonline/" text:style-name="Internet_20_link" text:visited-style-name="Visited_20_Internet_20_Link"> stylo ah online </text:a> die originale Kopie in JavaScript implementiert.</text:p>
        </text:list-item>
      </text:list>
      <text:h text:style-name="Heading_20_2" text:outline-level="2"><text:bookmark-start text:name="__RefHeading___implementierte_analyse-pipeline_s_4"/><text:bookmark-start text:name="implementierte_analyse-pipeline_s"/>Implementierte Analyse-Pipeline(s)<text:bookmark-end text:name="__RefHeading___implementierte_analyse-pipeline_s_4"/><text:bookmark-end text:name="implementierte_analyse-pipeline_s"/></text:h>
      <text:p text:style-name="Text_20_body">Die Implementierte Textanalyse verläuft in sieben Schnitten. Diese stellen die Abfolge bzw. die Pipeline der Verarbeitung dar:</text:p>
      <text:list text:style-name="Numbering_20_1" text:continue-numbering="false">
        <text:list-item>
          <text:p text:style-name="Numbering_20_1_Content_First"> Auswahl der Files (Corpus) (jedes File repräsentiert einen Text)</text:p>
        </text:list-item>
        <text:list-item>
          <text:p text:style-name="Numbering_20_1_Content"> Normalisierung (Formatanpassung, Zeichenvereinheitlichung, Löschung von Struktur und Metadaten, Maskierung von Wortformen)</text:p>
        </text:list-item>
        <text:list-item>
          <text:p text:style-name="Numbering_20_1_Content"> Zerlegung in Token (Wortformen, Silben, grame, Zeichen)</text:p>
        </text:list-item>
        <text:list-item>
          <text:p text:style-name="Numbering_20_1_Content"> Zählung / Vektorbildung (01-Kodierung, abs. / rel. Häufigkeit, TF-IDF)</text:p>
        </text:list-item>
        <text:list-item>
          <text:p text:style-name="Numbering_20_1_Content"> Auswahl aus den Vektoren (Beschränkung der Häufigkeitsliste, Häufigkeitsfenster, Culling)</text:p>
        </text:list-item>
        <text:list-item>
          <text:p text:style-name="Numbering_20_1_Content"> Anwendung eines Maßes</text:p>
        </text:list-item>
        <text:list-item>
          <text:p text:style-name="Numbering_20_1_Content_Last"> Anwendung einer Cluster-Methode</text:p>
        </text:list-item>
      </text:list>
      <text:h text:style-name="Heading_20_2" text:outline-level="2"><text:bookmark-start text:name="__RefHeading___funktionsueberblick_5"/><text:bookmark-start text:name="funktionsueberblick"/>Funktionsüberblick<text:bookmark-end text:name="__RefHeading___funktionsueberblick_5"/><text:bookmark-end text:name="funktionsueberblick"/></text:h>
      <text:p text:style-name="Text_20_body">In stylo ah online sind folgende Funktionen verfügbar:</text:p>
      <text:p text:style-name="Text_20_body"><text:span text:style-name="Strong_20_Emphasis">Normalisierung:</text:span>
<text:span text:style-name="underline">Normalform</text:span>
Wortmaskierung (Stopworte)
<text:span text:style-name="underline"> Vereinheitichen bestimmter Zeichen</text:span>
UV-Angleich
<text:span text:style-name="underline">JI-Angleich</text:span>
Markup-Löschen
<text:span text:style-name="underline"> Interpunktion löschen</text:span>
Zeilenumbrüche löschen
<text:span text:style-name="underline">Elision auflösen</text:span>
Alpha privativum behandeln
<text:span text:style-name="underline">Entfernen der Nummerierung</text:span>
Worttrennungen zusammenführen
<text:span text:style-name="underline"> Vereinheitlichung des Iota subscriptum und Iota adscriptum</text:span>
Veränderung des Abschluss-Sigmas
<text:span text:style-name="underline">Diakritische Zeichen löschen </text:span>
Ligaturen auflösen
<text:span text:style-name="underline"> Kleinschreibung </text:span>
Klammern entfernen
<text:span text:style-name="Strong_20_Emphasis">Zerlegung (Token):</text:span>
<text:span text:style-name="underline"> Zusätzlich ohne Konsonanten</text:span>
Zusätzlich ohne Vokale
<text:span text:style-name="underline"> Zusätzlich lediglich kleine Wörter </text:span>
Zusätzlich lediglich große Wörter
<text:span text:style-name="underline"> </text:span>
Zerlegung in Wortformen
<text:span text:style-name="underline"> Zerlegung in Buchstaben n-grame</text:span>
Zerlegung in Buchstaben n-grame der Worformen
<text:span text:style-name="underline"> Zerlegung in Wort n-grame</text:span>
Zerlegung in n-grame mit Lücken
<text:span text:style-name="underline"> Zerlegung in Pseudo-Silben </text:span>
Zerlegung in Kopf Körper und Coda
<text:span text:style-name="underline"> Zerlegungen in alle Permutationen von Kopf Körper und Coda</text:span>
<text:span text:style-name="Strong_20_Emphasis">Zählung:</text:span>
<text:span text:style-name="underline"> absolute Häufigkeit</text:span>
relative Häufigkeit
<text:span text:style-name="underline"> 0-1-Codierung</text:span>
TF-IDF
<text:span text:style-name="underline"> Beschränkung/Spannen der Frequenzlisten (nach Rang, min-max-Angabe)</text:span>
Culling
<text:span text:style-name="Strong_20_Emphasis">Maße:</text:span>
euclidean,
chebyshev,
minkowski,
manhatten,
canberra,
soerensen,
gower,
soergel,
lorentzian,
intersection,
wavehedges,
motyka,
ruzicka,
tanimoto,
innerproduct,
harmonicmean,
cosine,
kumar hasse brook,
dice,
fidelity,
bhattacarya 1,
bhattacarya 2,
hellinger,
jensen,
jensen shannon,
topsoee,
kullback divergence,
jeffreys,
kullback leibler,
squared euclidean,
pearson chi squared,
neyman chi squared,
squared chi squared,
divergence,
clarck,
additive symmetric chi squared,
eder simple,
burrows delta,
argamon linear delta,
eders delta,
argamons quadratic delta,
wasserstein 1d
<text:span text:style-name="Strong_20_Emphasis">Gruppierung:</text:span>
hierarchische Clusterung, multidimensional scaling (MDS), tSNR (t-distributed stochastic neigbor embedding)
</text:p>
      <text:h text:style-name="Heading_20_2" text:outline-level="2"><text:bookmark-start text:name="__RefHeading___benutzung_6"/><text:bookmark-start text:name="benutzung"/>Benutzung<text:bookmark-end text:name="__RefHeading___benutzung_6"/><text:bookmark-end text:name="benutzung"/></text:h>
      <text:h text:style-name="Heading_20_3" text:outline-level="3"><text:bookmark-start text:name="__RefHeading___gui_konzept_7"/><text:bookmark-start text:name="gui_konzept"/>GUI Konzept<text:bookmark-end text:name="__RefHeading___gui_konzept_7"/><text:bookmark-end text:name="gui_konzept"/></text:h>
      <text:p text:style-name="Text_20_body">Jeder Verarbeitungsschritt wird in einem Konfigurationsschritt eingestellt. Jeder Konfigurationsschritt besitzt ein zusätzliches Kommentarfeld und eine der Anzeige der Zwischenergebnissen (rechte Spalte). Die GUI empfindet die Schritte der Textanalyse nach. Einzige Ausnahme bildet die Auswahl des Corpus, die ist zwar an oberer Stelle angezeigt, aber von der Benutzung her ist das der letzte Schritt! Jedes GUI-Element ist mit einer Beschriftung versehen. Sofern die Funktion einer weiteren Erklärung bedarf, dann ist zusätzlich eine kursive Erklärung angefügt.</text:p>
      <text:h text:style-name="Heading_20_3" text:outline-level="3"><text:bookmark-start text:name="__RefHeading___ueberblick_zur_benutzung_8"/><text:bookmark-start text:name="ueberblick_zur_benutzung"/>Überblick zur Benutzung<text:bookmark-end text:name="__RefHeading___ueberblick_zur_benutzung_8"/><text:bookmark-end text:name="ueberblick_zur_benutzung"/></text:h>
      <text:list text:style-name="Numbering_20_1" text:continue-numbering="false">
        <text:list-item>
          <text:p text:style-name="Numbering_20_1_Content_First"> Konfiguration des Browsers</text:p>
        </text:list-item>
        <text:list-item>
          <text:p text:style-name="Numbering_20_1_Content"> Konfigurieren der Analyseschritte</text:p>
        </text:list-item>
        <text:list-item>
          <text:p text:style-name="Numbering_20_1_Content"> Corpus-Auswahl</text:p>
        </text:list-item>
        <text:list-item>
          <text:p text:style-name="Numbering_20_1_Content_Last"> Erneute Berechnung und Serien</text:p>
        </text:list-item>
      </text:list>
      <text:h text:style-name="Heading_20_3" text:outline-level="3"><text:bookmark-start text:name="__RefHeading___konfiguration_des_browsers_9"/><text:bookmark-start text:name="konfiguration_des_browsers"/>1. Konfiguration des Browsers<text:bookmark-end text:name="__RefHeading___konfiguration_des_browsers_9"/><text:bookmark-end text:name="konfiguration_des_browsers"/></text:h>
      <text:p text:style-name="Text_20_body">Speicherort: Legen sie einen Ordner an in welchem die Ergebnisse von stylo-ah-online gespeichert werden können. Konfigurieren Sie ihren Browser so, dass er die Dowloads in diesem Ordner ablegt. die Anleitung für Firefox: <text:a xlink:type="simple" xlink:href="https://support.mozilla.org/de/kb/suchen-und-verwalten-heruntergeladener-dateien#w_ziel-ordner-der-heruntergeladenen-dateien-andern" text:style-name="Internet_20_link" text:visited-style-name="Visited_20_Internet_20_Link">https://support.mozilla.org/de/kb/suchen-und-verwalten-heruntergeladener-dateien#w_ziel-ordner-der-heruntergeladenen-dateien-andern</text:a></text:p>
      <text:p text:style-name="Text_20_body">Datenbanken: Teilen sie dem Browser mit, dass er Datenbanken anlegen und nicht löschen soll. Dazu stellen sie sicher, dass die Chronik angelegt wird: <text:a xlink:type="simple" xlink:href="https://support.mozilla.org/de/kb/firefox-chronik-zeigt-ihre-besuchten-webseiten" text:style-name="Internet_20_link" text:visited-style-name="Visited_20_Internet_20_Link">https://support.mozilla.org/de/kb/firefox-chronik-zeigt-ihre-besuchten-webseiten</text:a></text:p>
      <text:p text:style-name="Text_20_body">Web-Konsole: stylo-ah-online ist in JavaScript geschrieben. Die Web-Konsole bietet eine Darstellung von Meldungen zum Programmablauf und Hinweise auf Fehler. Nach einem Fehler können sie die Seite neu laden und den Ablauf erneut starten. Es bietet sich an die Web-Konsole anzuzeigen. Für Firefox aktiviert man diese so: <text:a xlink:type="simple" xlink:href="https://firefox-source-docs.mozilla.org/devtools-user/tools_toolbox/index.html" text:style-name="Internet_20_link" text:visited-style-name="Visited_20_Internet_20_Link">https://firefox-source-docs.mozilla.org/devtools-user/tools_toolbox/index.html</text:a></text:p>
      <text:h text:style-name="Heading_20_3" text:outline-level="3"><text:bookmark-start text:name="__RefHeading___konfigurieren_der_analyseschritte_10"/><text:bookmark-start text:name="konfigurieren_der_analyseschritte"/>2. Konfigurieren der Analyseschritte<text:bookmark-end text:name="__RefHeading___konfigurieren_der_analyseschritte_10"/><text:bookmark-end text:name="konfigurieren_der_analyseschritte"/></text:h>
      <text:h text:style-name="Heading_20_4" text:outline-level="4"><text:bookmark-start text:name="__RefHeading___arbeitsschrittbenennung_11"/><text:bookmark-start text:name="arbeitsschrittbenennung"/>2.1 Arbeitsschritt: Benennung<text:bookmark-end text:name="__RefHeading___arbeitsschrittbenennung_11"/><text:bookmark-end text:name="arbeitsschrittbenennung"/></text:h>
      <text:p text:style-name="Text_20_body"><draw:frame draw:style-name="media" draw:name="0" text:anchor-type="as-char" draw:z-index="0" svg:width="15.875cm" svg:height="7.7803217821782cm"><draw:image xlink:href="Pictures/93443fca32b2f0e2a585a13f5f59ff15.png" xlink:type="simple" xlink:show="embed" xlink:actuate="onLoad"/></draw:frame></text:p>
      <text:p text:style-name="Text_20_body">Das Benennungsmodel beinhaltet zusammengesetzte Namen für die Experimente. Dabei werden die einzelnen Teile der Benennung durch Unterstriche abgetrennt. Leerzeichen in Einträgen werden durch Bindestriche ersetzt. Die einzelnen Einträge der Benennung erlauben verschiedene Organisationsmuster für Experimente. Das Datum wird beim ersten Programmlauf automatisch ausgefüllt. Der einmal erstellte Name charakterisiert den Programmablauf und die Einstellungen genau. Änderungen in der Benennung führt auf ein neues Experiment, welches auch separat gespeichert wird. Die Benennung geht in die Config-Datei ein und ein erneuter Aufruf einer Config-Datei stellt alles unter dieser Bezeichnung wieder her. Auf diese Weise können mehrer Konfigurationen unterschieden werden. </text:p>
      <text:h text:style-name="Heading_20_4" text:outline-level="4"><text:bookmark-start text:name="__RefHeading___arbeitsschrittconfigurations-dateidatenbank_12"/><text:bookmark-start text:name="arbeitsschrittconfigurations-dateidatenbank"/>2.2 Arbeitsschritt: Configurations-Datei / Datenbank<text:bookmark-end text:name="__RefHeading___arbeitsschrittconfigurations-dateidatenbank_12"/><text:bookmark-end text:name="arbeitsschrittconfigurations-dateidatenbank"/></text:h>
      <text:p text:style-name="Text_20_body"><draw:frame draw:style-name="media" draw:name="1" text:anchor-type="as-char" draw:z-index="1" svg:width="15.875cm" svg:height="7.4705882352941cm"><draw:image xlink:href="Pictures/c922b4b2e205899ae6f985f917637a34.png" xlink:type="simple" xlink:show="embed" xlink:actuate="onLoad"/></draw:frame></text:p>
      <text:p text:style-name="Text_20_body">Im Abschnitt „Configuration“ können alle Einstellungen vorgenommen werden, die sich auf die Config-Datei beziehen. stylo-ah-online erlaubt die Speicherung der Konfiguration und genauso ihren erneuten Aufruf durch Eingabe einer Config-Datei. Für die Erstellung von Serien von Experimenten erlaubt es stylo-ah-online mehrer Config-Dateien zuerstellen und als Serie wieder zu öffnen. Die Ergebnisse werden für jede so gespeicherte Einstellung unter einem extra Namen abgespeichert. Für umfangreichere Corpora ist es nötig die Darstellung von Zwischenergebnissen zu beschränken. Das kann an dieser Stelle mit dem Haken bei „Display size of results“ erzielt werden. stylo-ah-online verfügt über eine Auto-save-Funktion, außerdem werden die eingegebenen Daten gespeichert, um diese bei einem erneuten Analysedruchlauf aus der Browser eigenen Datenbank zu holen. Man kann hier die Einstellungen und die Datenbanken oder beides zurücksetzen. </text:p>
      <text:h text:style-name="Heading_20_4" text:outline-level="4"><text:bookmark-start text:name="__RefHeading___arbeitsschrittinputreplication_13"/><text:bookmark-start text:name="arbeitsschrittinputreplication"/>2.3 Arbeitsschritt: Input / Replication<text:bookmark-end text:name="__RefHeading___arbeitsschrittinputreplication_13"/><text:bookmark-end text:name="arbeitsschrittinputreplication"/></text:h>
      <text:p text:style-name="Text_20_body"><draw:frame draw:style-name="media" draw:name="2" text:anchor-type="as-char" draw:z-index="2" svg:width="15.875cm" svg:height="7.3252992021277cm"><draw:image xlink:href="Pictures/c6f5942d606d4256f57b79eaea938366.png" xlink:type="simple" xlink:show="embed" xlink:actuate="onLoad"/></draw:frame></text:p>
      <text:p text:style-name="Text_20_body">Im Abschnitt „input / Replication“ geht es um den Aufruf der Textdateien, die analysiert werden sollen. Diese Handlung löst die erste Analyse aus und speichert Ergebnisse in der Datenbank. Mit „rerun“ kann man eine veränderte Konfiguration auf die vorhandenen Daten anwenden. Sollten Serienexperimente vorbereitet wurden sein, dann kann man die dazugehörigen Config-Files hier eingeben und so die Serienverarbeitung auslösen. Dazu werden die Daten aus der Datenbank verwendet. Der Arbeitsschritt der Dateieingabe muss der Letze sein, nachdem alle anderen Konfigurationen vorgenommen wurden.</text:p>
      <text:h text:style-name="Heading_20_4" text:outline-level="4"><text:bookmark-start text:name="__RefHeading___arbeitsschrittnormalisierung_normalization_14"/><text:bookmark-start text:name="arbeitsschrittnormalisierung_normalization"/>2.4 Arbeitsschritt: Normalisierung (Normalization)<text:bookmark-end text:name="__RefHeading___arbeitsschrittnormalisierung_normalization_14"/><text:bookmark-end text:name="arbeitsschrittnormalisierung_normalization"/></text:h>
      <text:p text:style-name="Text_20_body"><draw:frame draw:style-name="media" draw:name="3" text:anchor-type="as-char" draw:z-index="3" svg:width="15.875cm" svg:height="19.058377308707cm"><draw:image xlink:href="Pictures/775f100720636f4950852d37907b65d9.png" xlink:type="simple" xlink:show="embed" xlink:actuate="onLoad"/></draw:frame></text:p>
      <text:h text:style-name="Heading_20_5" text:outline-level="5"><text:bookmark-start text:name="__RefHeading___word_maskingstop_words_15"/><text:bookmark-start text:name="word_maskingstop_words"/>2.4.1 Word masking / stop words<text:bookmark-end text:name="__RefHeading___word_maskingstop_words_15"/><text:bookmark-end text:name="word_maskingstop_words"/></text:h>
      <text:p text:style-name="Text_20_body">Setzt man den Haken in diesem abschnitt, dann werden die Wortformen auf der Stop-Wortliste aus den Strings entfernt. Den Vorgang nennt man ebenfalls Maskierung von Wortformen. Mann kann sich mit dem Button die aktuelle Stop-Wortliste anzeigen lassen. Eine andere Stop-Wortliste kann man durch die Eingabe einer Datei, die jedes Stop-Wort durch „;;;“ vom nächsten getrennt enthält, nutzen.</text:p>
      <text:h text:style-name="Heading_20_5" text:outline-level="5"><text:bookmark-start text:name="__RefHeading___sign_equalization_16"/><text:bookmark-start text:name="sign_equalization"/>2.4.2 Sign equalization<text:bookmark-end text:name="__RefHeading___sign_equalization_16"/><text:bookmark-end text:name="sign_equalization"/></text:h>
      <text:p text:style-name="Text_20_body">In diesem Abschnitt der Einstellungen geht es um die Behandlung einzelner Zeichen und Zeichengruppen. Die ersten beiden Haken dienen der Vereinheitlichung von diakritischen Zeichen und Strichen. Dadurch wird die unterschiedliche Kodierung visuell gleicher Zeichen bewirkt. Die weiteren Normalisierungen erklären sich (Ersetzung aller u und v durch v, Ersetzung aller i und j durch i, Vereinheitlichung von Schreibweisen Iota und Sigma, Auflösung von Ligaturen, die Lösung einiger Zeichen). </text:p>
      <text:h text:style-name="Heading_20_5" text:outline-level="5"><text:bookmark-start text:name="__RefHeading___markupformat_17"/><text:bookmark-start text:name="markupformat"/>2.4.3 Markup / Format<text:bookmark-end text:name="__RefHeading___markupformat_17"/><text:bookmark-end text:name="markupformat"/></text:h>
      <text:p text:style-name="Text_20_body">Vornehmlich geht es um die Lösung zusätzlicher Formatierungsangaben und der Metadaten/Struktur. Sollte die Eingabe in wohlgeformtem XML geschehen, dann löscht der erste Haken dieses unter Verwendung eines XML Parsers. Sollte dem nicht so sein, dann werden die XML Tags mittels eines regulären Ausdrucks gelöscht. Hier können zudem Interpunktion und Zeilenumbrüche gelöscht werden.</text:p>
      <text:h text:style-name="Heading_20_5" text:outline-level="5"><text:bookmark-start text:name="__RefHeading___word_level_conversions_18"/><text:bookmark-start text:name="word_level_conversions"/>2.4.4 Word level conversions<text:bookmark-end text:name="__RefHeading___word_level_conversions_18"/><text:bookmark-end text:name="word_level_conversions"/></text:h>
      <text:p text:style-name="Text_20_body">Unter die Veränderungen auf Wortform ebene zählt alles, was die Wortform als logische, organisatorische Einheit berücksichtigt. Die betrifft Wortformtrennungen, Nummerierungen, Elisionen und Alpha privativum.</text:p>
      <text:h text:style-name="Heading_20_5" text:outline-level="5"><text:bookmark-start text:name="__RefHeading___combinations_19"/><text:bookmark-start text:name="combinations"/>2.4.5 Combinations<text:bookmark-end text:name="__RefHeading___combinations_19"/><text:bookmark-end text:name="combinations"/></text:h>
      <text:p text:style-name="Text_20_body">Hier können Kombinationen von Normalisierungsschritten gewählt werden. Andere Einstellungen werden dann ignoriert.</text:p>
      <text:h text:style-name="Heading_20_5" text:outline-level="5"><text:bookmark-start text:name="__RefHeading___translitteration_20"/><text:bookmark-start text:name="translitteration"/>2.4.6 Translitteration<text:bookmark-end text:name="__RefHeading___translitteration_20"/><text:bookmark-end text:name="translitteration"/></text:h>
      <text:p text:style-name="Text_20_body">Sollte es nötig sein Texte ihrem Zeichenbestand nach zu vereinheitlichen, dann kann diese durch die Transliteration (Griechisch / Latein) geschehen.</text:p>
      <text:h text:style-name="Heading_20_4" text:outline-level="4"><text:bookmark-start text:name="__RefHeading___arbeitsschrittzerlegung_featuresdecompositiontoken_21"/><text:bookmark-start text:name="arbeitsschrittzerlegung_featuresdecompositiontoken"/>2.5 Arbeitsschritt: Zerlegung (features / decomposition / token)<text:bookmark-end text:name="__RefHeading___arbeitsschrittzerlegung_featuresdecompositiontoken_21"/><text:bookmark-end text:name="arbeitsschrittzerlegung_featuresdecompositiontoken"/></text:h>
      <text:p text:style-name="Text_20_body"><draw:frame draw:style-name="media" draw:name="4" text:anchor-type="as-char" draw:z-index="4" svg:width="15.875cm" svg:height="11.522516556291cm"><draw:image xlink:href="Pictures/6faabc54182a718909a9e45553130a53.png" xlink:type="simple" xlink:show="embed" xlink:actuate="onLoad"/></draw:frame></text:p>
      <text:h text:style-name="Heading_20_4" text:outline-level="4"><text:bookmark-start text:name="__RefHeading___arbeitsschrittzaehlung_selectioncounting_22"/><text:bookmark-start text:name="arbeitsschrittzaehlung_selectioncounting"/>2.6 Arbeitsschritt: Zählung (Selection / Counting)<text:bookmark-end text:name="__RefHeading___arbeitsschrittzaehlung_selectioncounting_22"/><text:bookmark-end text:name="arbeitsschrittzaehlung_selectioncounting"/></text:h>
      <text:p text:style-name="Text_20_body"><draw:frame draw:style-name="media" draw:name="5" text:anchor-type="as-char" draw:z-index="5" svg:width="15.875cm" svg:height="10.84300397878cm"><draw:image xlink:href="Pictures/95e2b4aa8a552771a5d2e3719e9e6134.png" xlink:type="simple" xlink:show="embed" xlink:actuate="onLoad"/></draw:frame></text:p>
      <text:p text:style-name="Text_20_body">Im oberen Pulldown-Menü des Abschnitts kann man sich für die Zählweise entscheiden, die auf die Menge aller Token (Wortformen) angewendet werden soll. Die absolute Häufigkeit, ist die Anzahl des Auftretens eines Token. Die relative Häufigkeit ist die Auftretenszahl eines Token geteilt durch die Textlänge. Das schwächt den Einfluss der Textlänge ein. Allerdings überdeckt dies das Problem im Korpus sehr kurzer Texte. Die Kodierung des Auftretens in einem Text oder Nichtauftretens kann mittels 0 und 1 geschehen. Dann wird lediglich die Existenz von Token untersucht. Abschließend stehen zwei Zählungen bereit, die eine Beziehung zum Gesamtkorpus herstellen. Die TF-IDF stellt den Bezug zwischen relativer Häufigkeit in einem Text eines Token zur Häufigkeit in Texten vertreten zu sein her. Der Quotient aus relativer Häufigkeit pro Text und relativer Häufigkeit im Korpus mindert mildert die Funktion der relativen Häufigkeit ab und sollte Werte ergeben, die sich zwischen der absoluten Häufigkeit und der relativen Häufigkeit bewegen. </text:p>
      <text:h text:style-name="Heading_20_5" text:outline-level="5"><text:bookmark-start text:name="__RefHeading___most_frequent_tokenwords_per_text_23"/><text:bookmark-start text:name="most_frequent_tokenwords_per_text"/>2.6.1 Most frequent token / words (per text)<text:bookmark-end text:name="__RefHeading___most_frequent_tokenwords_per_text_23"/><text:bookmark-end text:name="most_frequent_tokenwords_per_text"/></text:h>
      <text:p text:style-name="Text_20_body">Mit den beiden Zahlenangaben kann der Frequenzrang angegeben werden, der im Profil Berücksichtigung finden soll. Sollen lediglich die Werte der 100 häufigsten Token Betrachtung finden, dann muss man den niedrigsten Rang 0, als minimal zu berücksichtigenden Rang, angeben und den Wert 100, als höchsten zu berücksichtigenden Rang. </text:p>
      <text:h text:style-name="Heading_20_5" text:outline-level="5"><text:bookmark-start text:name="__RefHeading___culling_24"/><text:bookmark-start text:name="culling"/>2.6.2 Culling<text:bookmark-end text:name="__RefHeading___culling_24"/><text:bookmark-end text:name="culling"/></text:h>
      <text:p text:style-name="Text_20_body">Mit den beiden Werten kann man angeben in wie viel Prozent der Texte ein Token mindestens auftreten soll und maximal auftreten soll, um im Profil Berücksichtigung zu finden. Im Kontrast zu Most frequent words oder TF-IDF kann man dabei nicht absehen, wie die Profile beeinflusst werden. Es kann durchaus sein, dass damit null-besetzte Bereiche vermindert werden, allerdings kann auch das Gegenteil eintreten. Hier sollte man die Profile genau untersuchen.</text:p>
      <text:h text:style-name="Heading_20_4" text:outline-level="4"><text:bookmark-start text:name="__RefHeading___arbeitsschrittmassanwendung_measure_selection_25"/><text:bookmark-start text:name="arbeitsschrittmassanwendung_measure_selection"/>2.7 Arbeitsschritt: Maßanwendung (Measure selection)<text:bookmark-end text:name="__RefHeading___arbeitsschrittmassanwendung_measure_selection_25"/><text:bookmark-end text:name="arbeitsschrittmassanwendung_measure_selection"/></text:h>
      <text:p text:style-name="Text_20_body"><draw:frame draw:style-name="media" draw:name="6" text:anchor-type="as-char" draw:z-index="6" svg:width="15.875cm" svg:height="7.5625cm"><draw:image xlink:href="Pictures/7945b4dd0410603ea5c93116c1ee7a5a.png" xlink:type="simple" xlink:show="embed" xlink:actuate="onLoad"/></draw:frame></text:p>
      <text:h text:style-name="Heading_20_4" text:outline-level="4"><text:bookmark-start text:name="__RefHeading___arbeitsschrittgruppierung_clustering_26"/><text:bookmark-start text:name="arbeitsschrittgruppierung_clustering"/>2.8 Arbeitsschritt: Gruppierung (Clustering)<text:bookmark-end text:name="__RefHeading___arbeitsschrittgruppierung_clustering_26"/><text:bookmark-end text:name="arbeitsschrittgruppierung_clustering"/></text:h>
      <text:p text:style-name="Text_20_body"><draw:frame draw:style-name="media" draw:name="7" text:anchor-type="as-char" draw:z-index="7" svg:width="15.875cm" svg:height="9.5003238341969cm"><draw:image xlink:href="Pictures/7a98ecc188fb186526ccc45a9c881fa1.png" xlink:type="simple" xlink:show="embed" xlink:actuate="onLoad"/></draw:frame></text:p>
      <text:h text:style-name="Heading_20_4" text:outline-level="4"><text:bookmark-start text:name="__RefHeading___arbeitsschrittexport_27"/><text:bookmark-start text:name="arbeitsschrittexport"/>2.9 Arbeitsschritt: Export<text:bookmark-end text:name="__RefHeading___arbeitsschrittexport_27"/><text:bookmark-end text:name="arbeitsschrittexport"/></text:h>
      <text:p text:style-name="Text_20_body"><draw:frame draw:style-name="media" draw:name="8" text:anchor-type="as-char" draw:z-index="8" svg:width="15.875cm" svg:height="12.858125819135cm"><draw:image xlink:href="Pictures/20b21c9c00d383741115b0062a97c797.png" xlink:type="simple" xlink:show="embed" xlink:actuate="onLoad"/></draw:frame></text:p>
      <text:p text:style-name="Text_20_body">im Abschnitt „Export“ können, durch das Setzen von Haken, verschiedene Dateien exportiert werden. Diese werden bei jedem Programmdurchlauf geschrieben. Im Abschnitt wird nach drei Typen von Export unterschieden. Der Export grundsätzlicher Dateien, wie der Config-Datei, dem Export von Zwischenergebnissen (die dann auch für jeden eingegebenen Text existieren) und dem Export von Ergebnissen, die für das ganze Corpus gelten. Die Dateien werden im angewählten Download Ordner gespeichert.</text:p>
      <text:h text:style-name="Heading_20_3" text:outline-level="3"><text:bookmark-start text:name="__RefHeading___corpus-auswahl_28"/><text:bookmark-start text:name="corpus-auswahl"/>3. Corpus-Auswahl<text:bookmark-end text:name="__RefHeading___corpus-auswahl_28"/><text:bookmark-end text:name="corpus-auswahl"/></text:h>
      <text:p text:style-name="Preformatted_20_Text"> Im Vergleich zu stylo ist der Vorgang anders, wenn es um die Auswahl von Corpora geht: In stylo genügt es einen Ordner anzugeben, welcher den Ordner "corpus" enthält. Für die Eingabe in stylo-ah-online muss die gesamte Liste der Texte ausgewählt werden, die das Corpus bilden. </text:p>
      <text:h text:style-name="Heading_20_3" text:outline-level="3"><text:bookmark-start text:name="__RefHeading___erneute_berechnung_und_serien_29"/><text:bookmark-start text:name="erneute_berechnung_und_serien"/>4. Erneute Berechnung und Serien<text:bookmark-end text:name="__RefHeading___erneute_berechnung_und_serien_29"/><text:bookmark-end text:name="erneute_berechnung_und_seri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styloahonline:handbuch</dc:title>
  </office:meta>
</office:document-meta>
</file>